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jpeg" manifest:media-type="image/jpeg"/>
  <manifest:file-entry manifest:full-path="media/image4.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style:vertical-align="auto" fo:margin-top="0.1041in" fo:margin-bottom="0.0833in" style:line-height-at-least="0.25in" fo:background-color="#FFFFFF">
        <style:background-fill draw:fill="solid" draw:fill-color="#FFFFFF"/>
      </style:paragraph-properties>
      <style:text-properties style:font-name="Arial" style:font-name-complex="Arial" fo:font-weight="bold" style:font-weight-asian="bold" fo:font-size="12pt" style:font-size-asian="12pt" style:font-size-complex="12pt" fo:hyphenate="true"/>
    </style:style>
    <style:style style:name="P2" style:parent-style-name="Normal" style:family="paragraph">
      <style:paragraph-properties style:vertical-align="auto" fo:margin-top="0.1041in" fo:margin-bottom="0.0833in" style:line-height-at-least="0.25in" fo:background-color="#FFFFFF">
        <style:background-fill draw:fill="solid" draw:fill-color="#FFFFFF"/>
      </style:paragraph-properties>
      <style:text-properties style:font-name="Arial" style:font-name-complex="Arial" fo:font-weight="bold" style:font-weight-asian="bold" fo:font-size="12pt" style:font-size-asian="12pt" style:font-size-complex="12pt" fo:hyphenate="true"/>
    </style:style>
    <style:style style:name="T3" style:parent-style-name="Fonteparág.padrão" style:family="text">
      <style:text-properties style:font-name="Arial" style:font-name-complex="Arial" fo:font-size="12pt" style:font-size-asian="12pt" style:font-size-complex="12pt"/>
    </style:style>
    <style:style style:name="T4" style:parent-style-name="Fonteparág.padrão" style:family="text">
      <style:text-properties style:font-name="Arial" style:font-name-complex="Arial" fo:font-weight="bold" style:font-weight-asian="bold" fo:font-size="12pt" style:font-size-asian="12pt" style:font-size-complex="12pt" fo:background-color="#FFFFFF"/>
    </style:style>
    <style:style style:name="P5" style:parent-style-name="Normal" style:family="paragraph">
      <style:paragraph-properties fo:text-align="justify"/>
      <style:text-properties style:font-name="Arial" style:font-name-complex="Arial" fo:font-size="12pt" style:font-size-asian="12pt" style:font-size-complex="12pt" fo:background-color="#FDFDFD"/>
    </style:style>
    <style:style style:name="P6" style:parent-style-name="Normal" style:family="paragraph">
      <style:paragraph-properties fo:break-before="page"/>
      <style:text-properties style:font-name="Arial" style:font-name-complex="Arial" fo:font-size="12pt" style:font-size-asian="12pt" style:font-size-complex="12pt" fo:background-color="#FDFDFD" fo:hyphenate="true"/>
    </style:style>
    <style:style style:name="P7" style:parent-style-name="Normal" style:family="paragraph">
      <style:paragraph-properties fo:text-align="justify"/>
    </style:style>
    <style:style style:name="T8" style:parent-style-name="Fonteparág.padrão" style:family="text">
      <style:text-properties style:font-name="Arial" style:font-name-complex="Arial" fo:font-size="12pt" style:font-size-asian="12pt" style:font-size-complex="12pt" fo:background-color="#FDFDFD"/>
    </style:style>
    <style:style style:name="T9" style:parent-style-name="Fonteparág.padrão" style:family="text">
      <style:text-properties style:font-name="Arial" style:font-name-complex="Arial" fo:font-weight="bold" style:font-weight-asian="bold" style:font-weight-complex="bold" fo:font-size="12pt" style:font-size-asian="12pt" style:font-size-complex="12pt" fo:background-color="#FDFDFD"/>
    </style:style>
    <style:style style:name="T10" style:parent-style-name="Fonteparág.padrão" style:family="text">
      <style:text-properties style:font-name="Arial" style:font-name-complex="Arial" fo:font-weight="bold" style:font-weight-asian="bold" style:font-weight-complex="bold" fo:font-size="12pt" style:font-size-asian="12pt" style:font-size-complex="12pt" fo:background-color="#FDFDFD"/>
    </style:style>
    <style:style style:name="P11" style:parent-style-name="Normal" style:family="paragraph">
      <style:paragraph-properties fo:text-align="justify"/>
      <style:text-properties style:font-name="Arial" style:font-name-complex="Arial" fo:font-size="12pt" style:font-size-asian="12pt" style:font-size-complex="12pt" fo:background-color="#FDFDFD"/>
    </style:style>
    <style:style style:name="P12" style:parent-style-name="Normal" style:family="paragraph">
      <style:paragraph-properties fo:text-align="justify"/>
      <style:text-properties style:font-name="Arial" style:font-name-complex="Arial" fo:font-size="12pt" style:font-size-asian="12pt" style:font-size-complex="12pt" fo:background-color="#FDFDFD"/>
    </style:style>
    <style:style style:name="P13" style:parent-style-name="Normal" style:family="paragraph">
      <style:paragraph-properties fo:text-align="justify"/>
      <style:text-properties style:font-name="Arial" style:font-name-complex="Arial" fo:font-size="12pt" style:font-size-asian="12pt" style:font-size-complex="12pt" fo:background-color="#FDFDFD"/>
    </style:style>
    <style:style style:name="P14" style:parent-style-name="Normal" style:family="paragraph">
      <style:paragraph-properties fo:text-align="justify"/>
    </style:style>
    <style:style style:name="P15" style:parent-style-name="Normal" style:family="paragraph">
      <style:paragraph-properties fo:text-align="justify"/>
    </style:style>
    <style:style style:name="P16" style:parent-style-name="Normal" style:family="paragraph">
      <style:paragraph-properties fo:text-align="justify"/>
    </style:style>
    <style:style style:name="P17" style:parent-style-name="Normal" style:family="paragraph">
      <style:paragraph-properties fo:text-align="justify"/>
    </style:style>
    <style:style style:name="P18" style:parent-style-name="Normal" style:family="paragraph">
      <style:paragraph-properties fo:text-align="justify"/>
    </style:style>
    <style:style style:name="P19" style:parent-style-name="Normal" style:family="paragraph">
      <style:paragraph-properties fo:text-align="justify">
        <style:tab-stops>
          <style:tab-stop style:type="left" style:position="2.5194in"/>
        </style:tab-stops>
      </style:paragraph-properties>
      <style:text-properties style:font-name="Arial" style:font-name-complex="Arial" fo:font-weight="bold" style:font-weight-asian="bold" fo:font-size="12pt" style:font-size-asian="12pt" style:font-size-complex="12pt" fo:background-color="#FFFFFF"/>
    </style:style>
    <style:style style:name="P20" style:parent-style-name="Normal" style:family="paragraph">
      <style:paragraph-properties fo:text-align="justify">
        <style:tab-stops>
          <style:tab-stop style:type="left" style:position="2.5194in"/>
        </style:tab-stops>
      </style:paragraph-properties>
    </style:style>
    <style:style style:name="T21" style:parent-style-name="Fonteparág.padrão" style:family="text">
      <style:text-properties style:font-name="Arial" style:font-name-complex="Arial" fo:font-size="12pt" style:font-size-asian="12pt" style:font-size-complex="12pt" fo:background-color="#FFFFFF"/>
    </style:style>
    <style:style style:name="T22" style:parent-style-name="Fonteparág.padrão" style:family="text">
      <style:text-properties style:font-name="Arial" style:font-name-complex="Arial" fo:font-weight="bold" style:font-weight-asian="bold" fo:font-size="12pt" style:font-size-asian="12pt" style:font-size-complex="12pt" fo:background-color="#FFFFFF"/>
    </style:style>
    <style:style style:name="P23" style:parent-style-name="Normal" style:family="paragraph">
      <style:paragraph-properties fo:text-align="justify"/>
    </style:style>
    <style:style style:name="T24" style:parent-style-name="Fonteparág.padrão" style:family="text">
      <style:text-properties style:font-name="Arial" style:font-name-complex="Arial" fo:font-size="12pt" style:font-size-asian="12pt" style:font-size-complex="12pt" fo:background-color="#FFFFFF"/>
    </style:style>
    <style:style style:name="T25" style:parent-style-name="Fonteparág.padrão" style:family="text">
      <style:text-properties style:font-name="Arial" style:font-name-complex="Arial" fo:font-size="12pt" style:font-size-asian="12pt" style:font-size-complex="12pt" fo:background-color="#FFFFFF"/>
    </style:style>
    <style:style style:name="T26" style:parent-style-name="Fonteparág.padrão" style:family="text">
      <style:text-properties style:font-name="Arial" style:font-name-complex="Arial" fo:font-size="12pt" style:font-size-asian="12pt" style:font-size-complex="12pt" fo:background-color="#FFFFFF"/>
    </style:style>
    <style:style style:name="P27" style:parent-style-name="Normal" style:family="paragraph">
      <style:paragraph-properties fo:text-align="justify"/>
    </style:style>
    <style:style style:name="P28" style:parent-style-name="Normal" style:family="paragraph">
      <style:paragraph-properties fo:text-align="justify"/>
      <style:text-properties style:font-name="Arial" style:font-name-complex="Arial" fo:font-size="12pt" style:font-size-asian="12pt" style:font-size-complex="12pt" fo:background-color="#FDFDFD"/>
    </style:style>
    <style:style style:name="P29" style:parent-style-name="Normal" style:family="paragraph">
      <style:paragraph-properties fo:text-align="justify"/>
      <style:text-properties style:font-name="Arial" style:font-name-complex="Arial" fo:font-size="12pt" style:font-size-asian="12pt" style:font-size-complex="12pt" fo:background-color="#FDFDFD"/>
    </style:style>
    <style:style style:name="P30" style:parent-style-name="Normal" style:family="paragraph">
      <style:paragraph-properties fo:text-align="justify"/>
    </style:style>
    <style:style style:name="P31" style:parent-style-name="Normal" style:family="paragraph">
      <style:paragraph-properties fo:text-align="justify"/>
      <style:text-properties style:font-name="Arial" style:font-name-complex="Arial" fo:font-size="12pt" style:font-size-asian="12pt" style:font-size-complex="12pt" fo:background-color="#FDFDFD"/>
    </style:style>
    <style:style style:family="graphic" style:name="a6" style:parent-style-name="Graphics">
      <style:graphic-properties fo:border="0.01042in none" fo:background-color="transparent" style:wrap="parallel" style:wrap-contour="false" fo:clip="rect(0in, 0in, 0in, 0in)" style:horizontal-rel="page-content" style:vertical-rel="paragraph" style:horizontal-pos="left" style:vertical-pos="from-top"/>
    </style:style>
    <style:style style:family="graphic" style:name="a4" style:parent-style-name="Graphics">
      <style:graphic-properties fo:border="0.01042in none" fo:background-color="transparent" style:wrap="parallel" style:wrap-contour="false" style:horizontal-rel="page-content" style:vertical-rel="paragraph" style:horizontal-pos="left" style:vertical-pos="from-top"/>
    </style:style>
    <style:style style:family="graphic" style:name="a5" style:parent-style-name="Graphics">
      <style:graphic-properties fo:border="0.01042in none" fo:background-color="transparent" style:wrap="parallel" style:wrap-contour="false" fo:clip="rect(0in, 0in, 0in, 0in)" style:horizontal-rel="page-content" style:vertical-rel="page-content" style:horizontal-pos="from-left" style:vertical-pos="from-top"/>
    </style:style>
  </office:automatic-styles>
  <office:body>
    <office:text text:use-soft-page-breaks="true">
      <text:p text:style-name="P1">COMITÊ DE AUDITORIA<text:line-break/>Currículos dos titulares</text:p>
      <text:p text:style-name="P2"/>
      <text:p text:style-name="Normal"><text:span text:style-name="T3"><draw:frame draw:z-index="251668480" draw:style-name="a4" draw:name="Imagem 8" text:anchor-type="paragraph" svg:x="0in" svg:y="0.20069in" svg:width="1.61111in" svg:height="2.00694in" style:rel-width="scale" style:rel-height="scale"><draw:image xlink:href="media/image2.jpeg" xlink:type="simple" xlink:show="embed" xlink:actuate="onLoad"/><svg:title/><svg:desc/></draw:frame></text:span><text:span text:style-name="T4"><text:s/>Elvira Mariane Schulz- Presidente</text:span></text:p>
      <text:p text:style-name="P5">Elvira Mariane Schulz é graduada em Administração (Uel) e em Matemática (Cesulon). Possui pós-graduações em Contabilidade e Auditoria do Banco Central (UnB), em Contabilidade Internacional (Fipecafi-USP/Fucape Business School) e em Qualidade Total e Reengenharia (Unopar) e Mestrado Internacional em Auditoria e Gestão Empresarial (Universidad Europea del Atlántico). Possui certificação para conselheiro de administração<text:s/>experiente CCA+ IBGC e Certificação Profissional ANBIMA Série 10 e Série 20 (CPA-10 e CPA-20). Recebeu os seguintes prêmios e reconhecimentos: Medalha Mérito Santos Dumont; Projeto Saneamento do Universo Fiscalizável, pelo Banco Central do Brasil; Prêmio de Desempenho Funcional do Ministério da Fazenda e Láurea Acadêmica na graduação em Matemática. Foi conselheira de Administração do Grupo Hospitalar Conceição e da Indústria de Material Bélico do Brasil (IMBEL). Foi coordenadora-geral de Avaliação e<text:s/>Monitoramento de Estatais na Secretaria de Coordenação e Governança das Empresas Estatais (2013 a 2022) e exerceu diversos cargos no Departamento de Monitoramento do Sistema Financeiro do Banco Central do Brasil (1998 a 2013). Também trabalhou na Caixa Econômica Federal, na Procuradoria da Fazenda Nacional, no Instituto de Administração Financeira da Previdência Social (IAPAS) e no Instituto Nacional de Assistência Médica da Previdência Social (INAMPS).</text:p>
      <text:p text:style-name="P6"/>
      <text:p text:style-name="P7"><text:span text:style-name="T8"><draw:frame draw:z-index="251667456" draw:style-name="a5" draw:name="Imagem 1" text:anchor-type="paragraph" svg:x="0.09028in" svg:y="0.57569in" svg:width="1.42361in" svg:height="1.57361in" style:rel-width="scale" style:rel-height="scale"><draw:image xlink:href="media/image3.jpeg" xlink:type="simple" xlink:show="embed" xlink:actuate="onLoad"/><svg:title/><svg:desc>Homem de terno e gravata olhando para o lado

O conteúdo gerado por IA pode estar incorreto.</svg:desc></draw:frame></text:span><text:span text:style-name="T9"><text:s text:c="2"/>L</text:span><text:span text:style-name="T10">eandro Fernandes Pereira</text:span></text:p>
      <text:p text:style-name="P11">Formado em Ciências<text:s/>Contábeis (2002), com Pós-graduação em Gestão de Negócios pela UFMG (2010), MBA em Engenharia de Software pela USP-ESALQ (conclusão prevista julho 2025) e certificado como Conselheiro de Administração pelo IBGC (2025). Atualmente é Membro dos Comitês de Auditoria da PREVCOM e Finep. Possui mais de 20 anos de carreira desenvolvida em grandes Cias, nacionais e internacionais, na liderança das áreas e equipes de Auditoria, Riscos e Compliance, com ampla atuação em iniciativas de transformação para ética,<text:s/>conformidade e eficiência organizacional, com atuação em empresas de diferentes setores (bancos, consultoria, montadoras, siderurgia, bebidas, construção civel, varejo, portuário), tendo ocupado, entre outros, cargos de Superintendente de Auditoria no Porto de Santos (23/24), Gerente de Auditoria do grupo Brasal (19/23), Conselheiro de Administração na Guanhães Energia (22/23), Coordenador de Auditoria e Riscos na Usiminas (15/19) Supervisor de Auditoria Interna na BDO Trevisan (08/10). Atuou ainda como<text:s/>Coordenador do Comitê de Cibersegurança no grupo Brasal (20/23), liderando a implementação de praticas voltadas a ISO 2700, Zero Trust, CIS Controls e LGPD, envolvendo mudança de cultura orientada a segurança da informação. Vivência em projetos de análise de riscos e melhoria de processos, controles internos, tratamento de denúncias e, avaliação e execução da governança corporativa. Domínio sobre o arcabouço regulatório, envolvendo Lei Anticorrupção Brasileira e FCPA, canal de denúncia, Compliance e<text:s/>Segurança da Informação (ex.: ISO 27000 e LGPD), protegendo reputação, valor de marca empresarial e, a transparência na gestão. <text:s/></text:p>
      <text:p text:style-name="P12"/>
      <text:p text:style-name="P13"/>
      <text:p text:style-name="P14"/>
      <text:p text:style-name="P15"/>
      <text:p text:style-name="P16"/>
      <text:p text:style-name="P17"/>
      <text:p text:style-name="P18"/>
      <text:p text:style-name="P19"/>
      <text:p text:style-name="P20"><text:span text:style-name="T21"><draw:frame draw:z-index="251670528" draw:style-name="a6" draw:name="Imagem 2" text:anchor-type="paragraph" svg:x="0in" svg:y="0.21667in" svg:width="2.18056in" svg:height="2.15278in" style:rel-width="scale" style:rel-height="scale"><draw:image xlink:href="media/image4.jpeg" xlink:type="simple" xlink:show="embed" xlink:actuate="onLoad"/><svg:title/><svg:desc/></draw:frame></text:span><text:span text:style-name="T22">Antonio Martiningo Filho</text:span></text:p>
      <text:p text:style-name="P23"><text:span text:style-name="T24">Antonio Martiningo Filho é Especialista em Contabilidade e Finanças pela Fipecafi/USP e Doutorando em Contabilidade e Finanças pela UnB. Possui experiência profissional em Auditoria Interna, Governança, Gestão de Riscos, Controles Internos, Finanças, Contabilidade, Integridade e Sustentabilidade, tendo exercido os cargos de Auditor, Gerente e<text:s/></text:span><text:span text:style-name="T25">Executivo da Auditoria Interna do Banco do Brasil. Tem atuação em Comitês de Auditoria de empresas como a BB Seguridade Holding; Caixa Seguridade; Emgea S.A.; Petros; Funcef e Brasilprev Seguros e Previdência S.A. e no Comitê de Sustentabilidade, Riscos e Capital do Banco do Nordeste do Brasil (BNB). Também atua como professor convidado de educação executiva na Fipecafi, no Ibmec, na Uniabrapp e no IBGP. Possui certificações profissionais nas áreas de Governança (CCA, CCF e CCoaud-IBGC, Auditoria Interna<text:s/></text:span><text:span text:style-name="T26">(CIA-IIA) e Gestão de Riscos (CRP-ISO-31000).</text:span></text:p>
      <text:p text:style-name="P27"/>
      <text:p text:style-name="P28"/>
      <text:p text:style-name="P29"/>
      <text:p text:style-name="P30"/>
      <text:p text:style-name="P3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388in" fo:line-height="115%" fo:background-color="transparent" style:tab-stop-distance="0.5in">
        <style:background-fill draw:fill="solid"/>
      </style:paragraph-properties>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t" fo:country="BR" style:language-asian="pt" style:country-asian="BR" style:language-complex="ar" style:country-complex="SA" style:text-combine="none" fo:hyphenate="true"/>
    </style:default-style>
    <style:style style:name="Título4" style:display-name="Título 4" style:family="paragraph" style:parent-style-name="Normal" style:default-outline-level="4">
      <style:paragraph-properties style:vertical-align="auto" fo:margin-top="0.0694in" fo:margin-bottom="0.0694in" fo:line-height="100%"/>
      <style:text-properties style:font-name="Times New Roman" fo:font-weight="bold" style:font-weight-asian="bold" style:font-weight-complex="bold" fo:font-size="12pt" style:font-size-asian="12pt" style:font-size-complex="12pt" fo:hyphenate="true"/>
    </style:style>
    <style:style style:name="Normal" style:display-name="Normal" style:family="paragraph">
      <style:text-properties fo:hyphenate="false"/>
    </style:style>
    <style:style style:name="Fonteparág.padrão" style:display-name="Fonte parág. padrão" style:family="text"/>
    <style:style style:name="Textodebalão" style:display-name="Texto de balão"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TextodebalãoChar" style:display-name="Texto de balão Char" style:family="text" style:parent-style-name="Fonteparág.padrão">
      <style:text-properties style:font-name="Tahoma" style:font-name-complex="Tahoma" fo:font-size="8pt" style:font-size-asian="8pt" style:font-size-complex="8pt"/>
    </style:style>
    <style:style style:name="Cabeçalho" style:display-name="Cabeçalho"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CabeçalhoChar" style:display-name="Cabeçalho Char" style:family="text" style:parent-style-name="Fonteparág.padrão"/>
    <style:style style:name="Rodapé" style:display-name="Rodapé"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RodapéChar" style:display-name="Rodapé Char" style:family="text" style:parent-style-name="Fonteparág.padrão"/>
    <style:style style:name="Hyperlink" style:display-name="Hyperlink" style:family="text" style:parent-style-name="Fonteparág.padrão">
      <style:text-properties fo:color="#0000FF" style:text-underline-type="single" style:text-underline-style="solid" style:text-underline-width="auto" style:text-underline-mode="continuous" style:text-underline-color="font-color"/>
    </style:style>
    <style:style style:name="Título4Char" style:display-name="Título 4 Char" style:family="text" style:parent-style-name="Fonteparág.padrão">
      <style:text-properties style:font-name="Times New Roman" fo:font-weight="bold" style:font-weight-asian="bold" style:font-weight-complex="bold" fo:font-size="12pt" style:font-size-asian="12pt" style:font-size-complex="12pt"/>
    </style:style>
    <style:style style:name="ParágrafodaLista" style:display-name="Parágrafo da Lista" style:family="paragraph" style:parent-style-name="Normal">
      <style:paragraph-properties fo:margin-left="0.5in">
        <style:tab-stops/>
      </style:paragraph-properties>
      <style:text-properties fo:hyphenate="false"/>
    </style:style>
    <style:style style:name="NormalWeb" style:display-name="Normal (Web)" style:family="paragraph" style:parent-style-name="Normal">
      <style:paragraph-properties style:vertical-align="auto" fo:margin-top="0.0694in" fo:margin-bottom="0.0694in" fo:line-height="100%"/>
      <style:text-properties style:font-name="Times New Roman" fo:font-size="12pt" style:font-size-asian="12pt" style:font-size-complex="12pt" fo:hyphenate="true"/>
    </style:style>
    <style:style style:name="Corpodetexto" style:display-name="Corpo de texto" style:family="paragraph" style:parent-style-name="Normal">
      <style:paragraph-properties fo:widows="0" fo:orphans="0" style:text-autospace="none" style:vertical-align="auto" fo:margin-bottom="0in" fo:line-height="100%" fo:margin-left="0.3673in">
        <style:tab-stops/>
      </style:paragraph-properties>
      <style:text-properties style:font-name-asian="Calibri" style:font-name-complex="Calibri" fo:language="pt" fo:country="PT" style:language-asian="en" style:country-asian="US" fo:hyphenate="false"/>
    </style:style>
    <style:style style:name="CorpodetextoChar" style:display-name="Corpo de texto Char" style:family="text" style:parent-style-name="Fonteparág.padrão">
      <style:text-properties style:font-name-asian="Calibri" style:font-name-complex="Calibri" fo:language="pt" fo:country="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7in" fo:page-height="11.6944in" style:print-orientation="portrait" fo:margin-top="0.4923in" fo:margin-left="1.0277in" fo:margin-bottom="0.5in" fo:margin-right="1.1652in" style:num-format="1" style:writing-mode="lr-tb">
        <style:footnote-sep style:width="0.007in" style:rel-width="33%" style:color="#000000" style:line-style="solid" style:adjustment="left"/>
      </style:page-layout-properties>
      <style:header-style>
        <style:header-footer-properties style:dynamic-spacing="true" fo:min-height="1.7722in"/>
      </style:header-style>
      <style:footer-style>
        <style:header-footer-properties style:dynamic-spacing="true" fo:min-height="0.1888in"/>
      </style:footer-style>
    </style:page-layout>
    <style:style style:family="graphic" style:name="a0" style:parent-style-name="Graphics">
      <style:graphic-properties fo:border="0.01042in none" fo:background-color="transparent" style:wrap="run-through" style:run-through="background" style:horizontal-rel="page" style:vertical-rel="paragraph" style:horizontal-pos="left" style:vertical-pos="from-top"/>
    </style:style>
    <style:style style:family="graphic" style:name="a1">
      <style:graphic-properties draw:fill="none" draw:stroke="none"/>
    </style:style>
    <style:style style:family="graphic" style:name="a2">
      <style:graphic-properties draw:fill="none" draw:stroke="none"/>
    </style:style>
    <style:style style:family="graphic" style:name="a3">
      <style:graphic-properties style:wrap="run-through" style:run-through="background" style:horizontal-rel="page" style:vertical-rel="paragraph" style:horizontal-pos="right" style:vertical-pos="from-top"/>
    </style:style>
  </office:automatic-styles>
  <office:master-styles>
    <style:master-page style:name="MP0" style:page-layout-name="PL0">
      <style:header>
        <text:p text:style-name="Cabeçalho"><draw:frame draw:z-index="251660288" draw:style-name="a0" draw:name="Imagem 91" text:anchor-type="paragraph" svg:x="0in" svg:y="-1.40208in" svg:width="8.27778in" svg:height="3.54722in" style:rel-width="scale" style:rel-height="scale"><draw:image xlink:href="media/image1.jpeg" xlink:type="simple" xlink:show="embed" xlink:actuate="onLoad"/><svg:title/><svg:desc/></draw:frame><draw:g draw:z-index="251659264" draw:name="Group 3" draw:id="id2" draw:style-name="a3" text:anchor-type="paragraph"><svg:title/><svg:desc/><draw:custom-shape svg:x="0in" svg:y="-0.70833in" svg:width="8.26736in" svg:height="3.95625in" draw:id="id0" draw:style-name="a1" draw:name="Freeform 4"><svg:title/><svg:desc/><draw:enhanced-geometry draw:type="non-primitive" svg:viewBox="0 0 11905 5697" draw:enhanced-path="M ?f1 ?f0 L ?f0 ?f0 ?f0 ?f2 ?f3 ?f4 ?f5 ?f6 ?f7 ?f8 ?f9 ?f10 ?f11 ?f12 ?f13 ?f14 ?f15 ?f16 ?f17 ?f18 ?f19 ?f20 ?f1 ?f21 ?f1 ?f0 N" draw:text-areas="?f72 ?f74 ?f73 ?f75" draw:glue-points="?f76 ?f77 ?f78 ?f77 ?f78 ?f79 ?f80 ?f81 ?f82 ?f83 ?f84 ?f85 ?f86 ?f87 ?f88 ?f89 ?f90 ?f91 ?f92 ?f93 ?f94 ?f95 ?f96 ?f97 ?f76 ?f98 ?f76 ?f77" draw:glue-point-leaving-directions="-90, -90, -90, -90, -90, -90, -90, -90, -90, -90, -90, -90, -90, -90"><draw:equation draw:name="f0" draw:formula="0"/><draw:equation draw:name="f1" draw:formula="11905"/><draw:equation draw:name="f2" draw:formula="5697"/><draw:equation draw:name="f3" draw:formula="3173"/><draw:equation draw:name="f4" draw:formula="4436"/><draw:equation draw:name="f5" draw:formula="4027"/><draw:equation draw:name="f6" draw:formula="4109"/><draw:equation draw:name="f7" draw:formula="4794"/><draw:equation draw:name="f8" draw:formula="3826"/><draw:equation draw:name="f9" draw:formula="5482"/><draw:equation draw:name="f10" draw:formula="3587"/><draw:equation draw:name="f11" draw:formula="6101"/><draw:equation draw:name="f12" draw:formula="3390"/><draw:equation draw:name="f13" draw:formula="6660"/><draw:equation draw:name="f14" draw:formula="3235"/><draw:equation draw:name="f15" draw:formula="7167"/><draw:equation draw:name="f16" draw:formula="3119"/><draw:equation draw:name="f17" draw:formula="7632"/><draw:equation draw:name="f18" draw:formula="3042"/><draw:equation draw:name="f19" draw:formula="8063"/><draw:equation draw:name="f20" draw:formula="3002"/><draw:equation draw:name="f21" draw:formula="2999"/><draw:equation draw:name="f22" draw:formula="?f2 - ?f0"/><draw:equation draw:name="f23" draw:formula="?f1 - ?f0"/><draw:equation draw:name="f24" draw:formula="?f23 / 11905"/><draw:equation draw:name="f25" draw:formula="?f22 / 5697"/><draw:equation draw:name="f26" draw:formula="11905 * ?f23"/><draw:equation draw:name="f27" draw:formula="0 * ?f22"/><draw:equation draw:name="f28" draw:formula="0 * ?f23"/><draw:equation draw:name="f29" draw:formula="5697 * ?f22"/><draw:equation draw:name="f30" draw:formula="3173 * ?f23"/><draw:equation draw:name="f31" draw:formula="4436 * ?f22"/><draw:equation draw:name="f32" draw:formula="4027 * ?f23"/><draw:equation draw:name="f33" draw:formula="4109 * ?f22"/><draw:equation draw:name="f34" draw:formula="4794 * ?f23"/><draw:equation draw:name="f35" draw:formula="3826 * ?f22"/><draw:equation draw:name="f36" draw:formula="5482 * ?f23"/><draw:equation draw:name="f37" draw:formula="3587 * ?f22"/><draw:equation draw:name="f38" draw:formula="6101 * ?f23"/><draw:equation draw:name="f39" draw:formula="3390 * ?f22"/><draw:equation draw:name="f40" draw:formula="6660 * ?f23"/><draw:equation draw:name="f41" draw:formula="3235 * ?f22"/><draw:equation draw:name="f42" draw:formula="7167 * ?f23"/><draw:equation draw:name="f43" draw:formula="3119 * ?f22"/><draw:equation draw:name="f44" draw:formula="7632 * ?f23"/><draw:equation draw:name="f45" draw:formula="3042 * ?f22"/><draw:equation draw:name="f46" draw:formula="8063 * ?f23"/><draw:equation draw:name="f47" draw:formula="3002 * ?f22"/><draw:equation draw:name="f48" draw:formula="2999 * ?f22"/><draw:equation draw:name="f49" draw:formula="?f26 / 11905"/><draw:equation draw:name="f50" draw:formula="?f27 / 5697"/><draw:equation draw:name="f51" draw:formula="?f28 / 11905"/><draw:equation draw:name="f52" draw:formula="?f29 / 5697"/><draw:equation draw:name="f53" draw:formula="?f30 / 11905"/><draw:equation draw:name="f54" draw:formula="?f31 / 5697"/><draw:equation draw:name="f55" draw:formula="?f32 / 11905"/><draw:equation draw:name="f56" draw:formula="?f33 / 5697"/><draw:equation draw:name="f57" draw:formula="?f34 / 11905"/><draw:equation draw:name="f58" draw:formula="?f35 / 5697"/><draw:equation draw:name="f59" draw:formula="?f36 / 11905"/><draw:equation draw:name="f60" draw:formula="?f37 / 5697"/><draw:equation draw:name="f61" draw:formula="?f38 / 11905"/><draw:equation draw:name="f62" draw:formula="?f39 / 5697"/><draw:equation draw:name="f63" draw:formula="?f40 / 11905"/><draw:equation draw:name="f64" draw:formula="?f41 / 5697"/><draw:equation draw:name="f65" draw:formula="?f42 / 11905"/><draw:equation draw:name="f66" draw:formula="?f43 / 5697"/><draw:equation draw:name="f67" draw:formula="?f44 / 11905"/><draw:equation draw:name="f68" draw:formula="?f45 / 5697"/><draw:equation draw:name="f69" draw:formula="?f46 / 11905"/><draw:equation draw:name="f70" draw:formula="?f47 / 5697"/><draw:equation draw:name="f71" draw:formula="?f48 / 5697"/><draw:equation draw:name="f72" draw:formula="0 / ?f24"/><draw:equation draw:name="f73" draw:formula="?f1 / ?f24"/><draw:equation draw:name="f74" draw:formula="0 / ?f25"/><draw:equation draw:name="f75" draw:formula="?f2 / ?f25"/><draw:equation draw:name="f76" draw:formula="?f49 / ?f24"/><draw:equation draw:name="f77" draw:formula="?f50 / ?f25"/><draw:equation draw:name="f78" draw:formula="?f51 / ?f24"/><draw:equation draw:name="f79" draw:formula="?f52 / ?f25"/><draw:equation draw:name="f80" draw:formula="?f53 / ?f24"/><draw:equation draw:name="f81" draw:formula="?f54 / ?f25"/><draw:equation draw:name="f82" draw:formula="?f55 / ?f24"/><draw:equation draw:name="f83" draw:formula="?f56 / ?f25"/><draw:equation draw:name="f84" draw:formula="?f57 / ?f24"/><draw:equation draw:name="f85" draw:formula="?f58 / ?f25"/><draw:equation draw:name="f86" draw:formula="?f59 / ?f24"/><draw:equation draw:name="f87" draw:formula="?f60 / ?f25"/><draw:equation draw:name="f88" draw:formula="?f61 / ?f24"/><draw:equation draw:name="f89" draw:formula="?f62 / ?f25"/><draw:equation draw:name="f90" draw:formula="?f63 / ?f24"/><draw:equation draw:name="f91" draw:formula="?f64 / ?f25"/><draw:equation draw:name="f92" draw:formula="?f65 / ?f24"/><draw:equation draw:name="f93" draw:formula="?f66 / ?f25"/><draw:equation draw:name="f94" draw:formula="?f67 / ?f24"/><draw:equation draw:name="f95" draw:formula="?f68 / ?f25"/><draw:equation draw:name="f96" draw:formula="?f69 / ?f24"/><draw:equation draw:name="f97" draw:formula="?f70 / ?f25"/><draw:equation draw:name="f98" draw:formula="?f71 / ?f25"/></draw:enhanced-geometry></draw:custom-shape><draw:custom-shape svg:x="0in" svg:y="-0.70833in" svg:width="8.26736in" svg:height="3.95625in" draw:id="id1" draw:style-name="a2" draw:name="Freeform 5"><svg:title/><svg:desc/><draw:enhanced-geometry draw:type="non-primitive" svg:viewBox="0 0 11905 5697" draw:enhanced-path="M ?f1 ?f3 L ?f4 ?f3 ?f5 ?f6 ?f7 ?f8 ?f9 ?f10 ?f11 ?f12 ?f13 ?f14 ?f15 ?f16 ?f17 ?f18 ?f1 ?f19 ?f1 ?f3 N" draw:text-areas="?f60 ?f62 ?f61 ?f63" draw:glue-points="?f64 ?f65 ?f66 ?f65 ?f67 ?f68 ?f69 ?f70 ?f71 ?f72 ?f73 ?f74 ?f75 ?f76 ?f77 ?f78 ?f79 ?f80 ?f64 ?f81 ?f64 ?f65" draw:glue-point-leaving-directions="-90, -90, -90, -90, -90, -90, -90, -90, -90, -90, -90"><draw:equation draw:name="f0" draw:formula="0"/><draw:equation draw:name="f1" draw:formula="11905"/><draw:equation draw:name="f2" draw:formula="5697"/><draw:equation draw:name="f3" draw:formula="2999"/><draw:equation draw:name="f4" draw:formula="8469"/><draw:equation draw:name="f5" draw:formula="8860"/><draw:equation draw:name="f6" draw:formula="3032"/><draw:equation draw:name="f7" draw:formula="9244"/><draw:equation draw:name="f8" draw:formula="3098"/><draw:equation draw:name="f9" draw:formula="9630"/><draw:equation draw:name="f10" draw:formula="3198"/><draw:equation draw:name="f11" draw:formula="10027"/><draw:equation draw:name="f12" draw:formula="3329"/><draw:equation draw:name="f13" draw:formula="10444"/><draw:equation draw:name="f14" draw:formula="3491"/><draw:equation draw:name="f15" draw:formula="10890"/><draw:equation draw:name="f16" draw:formula="3683"/><draw:equation draw:name="f17" draw:formula="11374"/><draw:equation draw:name="f18" draw:formula="3903"/><draw:equation draw:name="f19" draw:formula="4150"/><draw:equation draw:name="f20" draw:formula="?f2 - ?f0"/><draw:equation draw:name="f21" draw:formula="?f1 - ?f0"/><draw:equation draw:name="f22" draw:formula="?f21 / 11905"/><draw:equation draw:name="f23" draw:formula="?f20 / 5697"/><draw:equation draw:name="f24" draw:formula="11905 * ?f21"/><draw:equation draw:name="f25" draw:formula="2999 * ?f20"/><draw:equation draw:name="f26" draw:formula="8469 * ?f21"/><draw:equation draw:name="f27" draw:formula="8860 * ?f21"/><draw:equation draw:name="f28" draw:formula="3032 * ?f20"/><draw:equation draw:name="f29" draw:formula="9244 * ?f21"/><draw:equation draw:name="f30" draw:formula="3098 * ?f20"/><draw:equation draw:name="f31" draw:formula="9630 * ?f21"/><draw:equation draw:name="f32" draw:formula="3198 * ?f20"/><draw:equation draw:name="f33" draw:formula="10027 * ?f21"/><draw:equation draw:name="f34" draw:formula="3329 * ?f20"/><draw:equation draw:name="f35" draw:formula="10444 * ?f21"/><draw:equation draw:name="f36" draw:formula="3491 * ?f20"/><draw:equation draw:name="f37" draw:formula="10890 * ?f21"/><draw:equation draw:name="f38" draw:formula="3683 * ?f20"/><draw:equation draw:name="f39" draw:formula="11374 * ?f21"/><draw:equation draw:name="f40" draw:formula="3903 * ?f20"/><draw:equation draw:name="f41" draw:formula="4150 * ?f20"/><draw:equation draw:name="f42" draw:formula="?f24 / 11905"/><draw:equation draw:name="f43" draw:formula="?f25 / 5697"/><draw:equation draw:name="f44" draw:formula="?f26 / 11905"/><draw:equation draw:name="f45" draw:formula="?f27 / 11905"/><draw:equation draw:name="f46" draw:formula="?f28 / 5697"/><draw:equation draw:name="f47" draw:formula="?f29 / 11905"/><draw:equation draw:name="f48" draw:formula="?f30 / 5697"/><draw:equation draw:name="f49" draw:formula="?f31 / 11905"/><draw:equation draw:name="f50" draw:formula="?f32 / 5697"/><draw:equation draw:name="f51" draw:formula="?f33 / 11905"/><draw:equation draw:name="f52" draw:formula="?f34 / 5697"/><draw:equation draw:name="f53" draw:formula="?f35 / 11905"/><draw:equation draw:name="f54" draw:formula="?f36 / 5697"/><draw:equation draw:name="f55" draw:formula="?f37 / 11905"/><draw:equation draw:name="f56" draw:formula="?f38 / 5697"/><draw:equation draw:name="f57" draw:formula="?f39 / 11905"/><draw:equation draw:name="f58" draw:formula="?f40 / 5697"/><draw:equation draw:name="f59" draw:formula="?f41 / 5697"/><draw:equation draw:name="f60" draw:formula="0 / ?f22"/><draw:equation draw:name="f61" draw:formula="?f1 / ?f22"/><draw:equation draw:name="f62" draw:formula="0 / ?f23"/><draw:equation draw:name="f63" draw:formula="?f2 / ?f23"/><draw:equation draw:name="f64" draw:formula="?f42 / ?f22"/><draw:equation draw:name="f65" draw:formula="?f43 / ?f23"/><draw:equation draw:name="f66" draw:formula="?f44 / ?f22"/><draw:equation draw:name="f67" draw:formula="?f45 / ?f22"/><draw:equation draw:name="f68" draw:formula="?f46 / ?f23"/><draw:equation draw:name="f69" draw:formula="?f47 / ?f22"/><draw:equation draw:name="f70" draw:formula="?f48 / ?f23"/><draw:equation draw:name="f71" draw:formula="?f49 / ?f22"/><draw:equation draw:name="f72" draw:formula="?f50 / ?f23"/><draw:equation draw:name="f73" draw:formula="?f51 / ?f22"/><draw:equation draw:name="f74" draw:formula="?f52 / ?f23"/><draw:equation draw:name="f75" draw:formula="?f53 / ?f22"/><draw:equation draw:name="f76" draw:formula="?f54 / ?f23"/><draw:equation draw:name="f77" draw:formula="?f55 / ?f22"/><draw:equation draw:name="f78" draw:formula="?f56 / ?f23"/><draw:equation draw:name="f79" draw:formula="?f57 / ?f22"/><draw:equation draw:name="f80" draw:formula="?f58 / ?f23"/><draw:equation draw:name="f81" draw:formula="?f59 / ?f23"/></draw:enhanced-geometry></draw:custom-shape></draw:g></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Joaquim Antonio Soares</meta:initial-creator>
    <dc:creator>Izabel Andrade Winter Albernaz</dc:creator>
    <meta:creation-date>2026-09-09T18:46:00Z</meta:creation-date>
    <dc:date>2026-09-09T18:46:00Z</dc:date>
    <meta:template xlink:href="Normal.dotm" xlink:type="simple"/>
    <meta:editing-cycles>2</meta:editing-cycles>
    <meta:editing-duration>PT60S</meta:editing-duration>
    <meta:document-statistic meta:page-count="3" meta:paragraph-count="8" meta:word-count="641" meta:character-count="4100" meta:row-count="28" meta:non-whitespace-character-count="3467"/>
  </office:meta>
</office:document-meta>
</file>